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Standard">
      <style:text-properties officeooo:rsid="00006370" officeooo:paragraph-rsid="0000637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Strace Z- icedove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futex(0x799e5f100018, FUTEX_WAIT_PRIVATE, 2, NULL) = -1 EAGAIN (Resource temporarily unavailable)</text:p>
      <text:p text:style-name="P1">futex(0x799e5f100018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futex(0x799e5f100018, FUTEX_WAIT_PRIVATE, 2, NULL) = -1 EAGAIN (Resource temporarily unavailable)</text:p>
      <text:p text:style-name="P1">futex(0x799e5f100018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futex(0x799e5f100018, FUTEX_WAIT_PRIVATE, 2, NULL) = -1 EAGAIN (Resource temporarily unavailable)</text:p>
      <text:p text:style-name="P1">futex(0x799e5f100018, FUTEX_WAIT_PRIVATE, 2, NULL) = -1 EAGAIN (Resource temporarily unavailable)</text:p>
      <text:p text:style-name="P1">futex(0x799e5f100018, FUTEX_WAIT_PRIVATE, 2, NULL) = -1 EAGAIN (Resource temporarily unavailable)</text:p>
      <text:p text:style-name="P1">futex(0x799e5f100018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futex(0x799e5f100018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futex(0x799e5f100018, FUTEX_WAIT_PRIVATE, 2, NULL) = -1 EAGAIN (Resource temporarily unavailable)</text:p>
      <text:p text:style-name="P1">futex(0x799e5f100018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<text:soft-page-break/>recvmsg(8, {msg_namelen=0}, 0) <text:s text:c="9"/>= -1 EAGAIN (Resource temporarily unavailable)</text:p>
      <text:p text:style-name="P1">futex(0x799e5f100018, FUTEX_WAIT_PRIVATE, 2, NULL) = -1 EAGAIN (Resource temporarily unavailable)</text:p>
      <text:p text:style-name="P1">futex(0x799e5f100018, FUTEX_WAIT_PRIVATE, 2, NULL) = -1 EAGAIN (Resource temporarily unavailable)</text:p>
      <text:p text:style-name="P1">futex(0x799e5f100018, FUTEX_WAIT_PRIVATE, 2, NULL) = -1 EAGAIN (Resource temporarily unavailable)</text:p>
      <text:p text:style-name="P1">futex(0x799e5f100018, FUTEX_WAIT_PRIVATE, 2, NULL) = -1 EAGAIN (Resource temporarily unavailable)</text:p>
      <text:p text:style-name="P1">futex(0x799e5f100018, FUTEX_WAIT_PRIVATE, 2, NULL) = -1 EAGAIN (Resource temporarily unavailable)</text:p>
      <text:p text:style-name="P1">futex(0x799e5f100018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futex(0x799e5f100018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futex(0x799e5f100018, FUTEX_WAIT_PRIVATE, 2, NULL) = -1 EAGAIN (Resource temporarily unavailable)</text:p>
      <text:p text:style-name="P1">futex(0x799e5f100018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futex(0x799e5f100018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futex(0x799e5f100018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<text:soft-page-break/>futex(0x799e5f100018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futex(0x799e5f100018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futex(0x799e45f8c7f0, FUTEX_WAIT_PRIVATE, 2, NULL) = -1 EAGAIN (Resource temporarily unavailable)</text:p>
      <text:p text:style-name="P1">futex(0x799e3fcdaeb0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futex(0x799e5f100018, FUTEX_WAIT_PRIVATE, 2, NULL) = -1 EAGAIN (Resource temporarily unavailable)</text:p>
      <text:p text:style-name="P1">futex(0x799e5f100018, FUTEX_WAIT_PRIVATE, 2, NULL) = -1 EAGAIN (Resource temporarily unavailable)</text:p>
      <text:p text:style-name="P1">futex(0x799e5f100018, FUTEX_WAIT_PRIVATE, 2, NULL) = -1 EAGAIN (Resource temporarily unavailable)</text:p>
      <text:p text:style-name="P1">futex(0x799e5f100018, FUTEX_WAIT_PRIVATE, 2, NULL) = -1 EAGAIN (Resource temporarily unavailable)</text:p>
      <text:p text:style-name="P1">futex(0x799e5f100018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futex(0x799e5f100018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<text:soft-page-break/>recvmsg(8, {msg_namelen=0}, 0) <text:s text:c="9"/>= -1 EAGAIN (Resource temporarily unavailable)</text:p>
      <text:p text:style-name="P1">futex(0x799e5f100018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futex(0x799e5f100018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futex(0x799e5f100018, FUTEX_WAIT_PRIVATE, 2, NULL) = -1 EAGAIN (Resource temporarily unavailable)</text:p>
      <text:p text:style-name="P1">futex(0x799e5f100018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futex(0x799e5f100018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futex(0x799e5f100018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futex(0x799e5f100018, FUTEX_WAIT_PRIVATE, 2, NULL) = -1 EAGAIN (Resource temporarily unavailable)</text:p>
      <text:p text:style-name="P1">futex(0x799e5f100018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<text:soft-page-break/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futex(0x799e5f100018, FUTEX_WAIT_PRIVATE, 2, NULL) = -1 EAGAIN (Resource temporarily unavailable)</text:p>
      <text:p text:style-name="P1">futex(0x799e5f100018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futex(0x799e5f100018, FUTEX_WAIT_PRIVATE, 2, NULL) = -1 EAGAIN (Resource temporarily unavailable)</text:p>
      <text:p text:style-name="P1">futex(0x799e5f100018, FUTEX_WAIT_PRIVATE, 2, NULL) = -1 EAGAIN (Resource temporarily unavailable)</text:p>
      <text:p text:style-name="P1">futex(0x799e5f100018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futex(0x799e5f100018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<text:soft-page-break/>recvmsg(8, {msg_namelen=0}, 0) <text:s text:c="9"/>= -1 EAGAIN (Resource temporarily unavailable)</text:p>
      <text:p text:style-name="P1">futex(0x799e5f100018, FUTEX_WAIT_PRIVATE, 2, NULL) = -1 EAGAIN (Resource temporarily unavailable)</text:p>
      <text:p text:style-name="P1">futex(0x799e5f100018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futex(0x799e5f100018, FUTEX_WAIT_PRIVATE, 2, NULL) = -1 EAGAIN (Resource temporarily unavailable)</text:p>
      <text:p text:style-name="P1">futex(0x799e5f100018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futex(0x799e5f100018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futex(0x799e5f0306f0, FUTEX_WAIT_PRIVATE, 2, NULL) = -1 EAGAIN (Resource temporarily unavailable)</text:p>
      <text:p text:style-name="P1">futex(0x799e5f100018, FUTEX_WAIT_PRIVATE, 2, NULL) = -1 EAGAIN (Resource temporarily unavailable)</text:p>
      <text:p text:style-name="P1">futex(0x799e5f100018, FUTEX_WAIT_PRIVATE, 2, NULL) = -1 EAGAIN (Resource temporarily unavailable)</text:p>
      <text:p text:style-name="P1">futex(0x799e5f100018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futex(0x799e5f100018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<text:soft-page-break/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futex(0x799e5f100018, FUTEX_WAIT_PRIVATE, 2, NULL) = -1 EAGAIN (Resource temporarily unavailable)</text:p>
      <text:p text:style-name="P1">futex(0x799e4e612960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futex(0x799e5f100018, FUTEX_WAIT_PRIVATE, 2, NULL) = -1 EAGAIN (Resource temporarily unavailable)</text:p>
      <text:p text:style-name="P1">futex(0x799e5f100018, FUTEX_WAIT_PRIVATE, 2, NULL) 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recvmsg(8, {msg_namelen=0}, 0) <text:s text:c="9"/>= -1 EAGAIN (Resource temporarily unavailable)</text:p>
      <text:p text:style-name="P1">futex(0x799e5f100018, FUTEX_WAIT_PRIVATE, 2, NULL) = -1 EAGAIN (Resource temporarily unavailable)</text:p>
      <text:p text:style-name="P1">^C--- SIGINT {si_signo=SIGINT, si_code=SI_KERNEL} ---</text:p>
      <text:p text:style-name="P1">strace: Process 26524 detached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8-25T17:50:48.686373944</meta:creation-date>
    <dc:date>2026-08-25T17:55:32.027160095</dc:date>
    <meta:editing-duration>PT4M45S</meta:editing-duration>
    <meta:editing-cycles>1</meta:editing-cycles>
    <meta:document-statistic meta:table-count="0" meta:image-count="0" meta:object-count="0" meta:page-count="7" meta:paragraph-count="256" meta:word-count="2350" meta:character-count="22529" meta:non-whitespace-character-count="18707"/>
    <meta:generator>LibreOffice/24.2.7.2$Linux_X86_64 LibreOffice_project/420$Build-2</meta:generator>
  </office:meta>
</office:document-meta>
</file>